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89</text:p>
          </table:table-cell>
          <table:table-cell table:number-columns-repeated="4" table:style-name="ce1"/>
          <table:table-cell office:value-type="string" table:style-name="ce2">
            <text:p>26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4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6" table:style-name="ce4">
            <text:p>16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44" table:style-name="ce4">
            <text:p>44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10:0011701:440</text:p>
          </table:table-cell>
          <table:covered-table-cell/>
          <table:table-cell office:value-type="float" office:value="1569459.07" table:style-name="ce4">
            <text:p>1569459,07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11:2360101:16</text:p>
          </table:table-cell>
          <table:covered-table-cell/>
          <table:table-cell office:value-type="float" office:value="769418.91" table:style-name="ce4">
            <text:p>769418,91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06:1080101:385</text:p>
          </table:table-cell>
          <table:covered-table-cell/>
          <table:table-cell office:value-type="float" office:value="1668429.26" table:style-name="ce4">
            <text:p>1668429,26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10:0041701:668</text:p>
          </table:table-cell>
          <table:covered-table-cell/>
          <table:table-cell office:value-type="float" office:value="871364.17" table:style-name="ce4">
            <text:p>871364,17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10:0210101:646</text:p>
          </table:table-cell>
          <table:covered-table-cell/>
          <table:table-cell office:value-type="float" office:value="1171282.3899999999" table:style-name="ce4">
            <text:p>1171282,39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26:0010112:970</text:p>
          </table:table-cell>
          <table:covered-table-cell/>
          <table:table-cell office:value-type="float" office:value="2120096.66" table:style-name="ce4">
            <text:p>2120096,66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14:0010102:215</text:p>
          </table:table-cell>
          <table:covered-table-cell/>
          <table:table-cell office:value-type="float" office:value="1251956.52" table:style-name="ce4">
            <text:p>1251956,52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25:0010203:12</text:p>
          </table:table-cell>
          <table:covered-table-cell/>
          <table:table-cell office:value-type="float" office:value="4038785.4" table:style-name="ce4">
            <text:p>4038785,4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10:0070101:5282</text:p>
          </table:table-cell>
          <table:covered-table-cell/>
          <table:table-cell office:value-type="float" office:value="2080699.17" table:style-name="ce4">
            <text:p>2080699,17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10:1260101:1138</text:p>
          </table:table-cell>
          <table:covered-table-cell/>
          <table:table-cell office:value-type="float" office:value="9365745.4600000009" table:style-name="ce4">
            <text:p>9365745,46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25:0000000:7387</text:p>
          </table:table-cell>
          <table:covered-table-cell/>
          <table:table-cell office:value-type="float" office:value="2040893.01" table:style-name="ce4">
            <text:p>2040893,01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18:0070208:42</text:p>
          </table:table-cell>
          <table:covered-table-cell/>
          <table:table-cell office:value-type="float" office:value="349171.94" table:style-name="ce4">
            <text:p>349171,94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27:0010206:34</text:p>
          </table:table-cell>
          <table:covered-table-cell/>
          <table:table-cell office:value-type="float" office:value="35880507.520000003" table:style-name="ce4">
            <text:p>35880507,52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23:1200101:443</text:p>
          </table:table-cell>
          <table:covered-table-cell/>
          <table:table-cell office:value-type="float" office:value="109045.52" table:style-name="ce4">
            <text:p>109045,52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10:0012401:1238</text:p>
          </table:table-cell>
          <table:covered-table-cell/>
          <table:table-cell office:value-type="float" office:value="131755.76999999999" table:style-name="ce4">
            <text:p>131755,77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01:0010224:330</text:p>
          </table:table-cell>
          <table:covered-table-cell/>
          <table:table-cell office:value-type="float" office:value="70614.31" table:style-name="ce4">
            <text:p>70614,31</text:p>
          </table:table-cell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10:2640101:195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26:0010506:213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25:0020713:446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25:0040311:2886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16:0010301:928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09:0000000:1145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25:0020713:420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02:0440101:229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07:0000000:162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10:1910203:487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10:2740101:370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10:1090101:1707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10:1650101:1152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25:0000000:5337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09:0000000:1080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25:0030753:29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10:0023601:756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18:1360101:596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10:1650101:2055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10:0012401:1225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23:1290102:82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07:0050131:354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10:0012401:677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09:1380101:132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10:0290101:431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16:0080101:386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22:0880101:357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26:0010403:467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08:0230101:168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25:0020804:533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23:1200101:442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25:0020713:373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10:1650101:1456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25:0020713:423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00:0000000:5963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10:1650101:1457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25:0020713:447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25:0020713:448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25:0020713:449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25:0020713:450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25:0020713:451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25:0020713:452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25:0020713:453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25:0020713:454</text:p>
          </table:table-cell>
          <table:covered-table-cell table:number-columns-repeated="2"/>
          <table:table-cell office:value-type="string" table:number-columns-spanned="2" table:number-rows-spanned="1" table:style-name="ce8">
            <text:p>13.08.2026</text:p>
          </table:table-cell>
          <table:covered-table-cell/>
          <table:table-cell office:value-type="string" table:style-name="ce4">
            <text:p>11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5">
            <text:p>5851D4A0009C2E5431DDCA41FBB2BA3F1F8B619CD049BEB787F93EAF27780398EA96B70FF43EACEE8C3EE5FDA5A3531EC346FB6492A56B62CD73EFD53152AEF4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4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9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25T12:54:03Z</meta:creation-date>
    <dc:date>2026-08-25T13:55:20Z</dc:date>
    <meta:user-defined meta:name="AppVersion">3.1</meta:user-defined>
  </office:meta>
</office:document-meta>
</file>